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Web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language="pl" fo:country="PL" style:language-asian="pl" style:country-asian="PL"/>
    </style:style>
    <style:style style:name="P3" style:parent-style-name="NormalnyWeb" style:family="paragraph">
      <style:paragraph-properties fo:line-height="150%"/>
      <style:text-properties fo:font-weight="bold" style:font-weight-asian="bold" fo:font-size="9pt" style:font-size-asian="9pt" style:font-size-complex="9pt" fo:language="pl" fo:country="PL"/>
    </style:style>
    <style:style style:name="P4" style:parent-style-name="NormalnyWeb" style:family="paragraph">
      <style:paragraph-properties fo:line-height="150%"/>
      <style:text-properties fo:font-weight="bold" style:font-weight-asian="bold" fo:font-size="9pt" style:font-size-asian="9pt" style:font-size-complex="9pt" fo:language="pl" fo:country="PL"/>
    </style:style>
    <style:style style:name="P5" style:parent-style-name="NormalnyWeb" style:family="paragraph">
      <style:paragraph-properties fo:text-align="justify" fo:line-height="150%"/>
      <style:text-properties fo:font-size="9pt" style:font-size-asian="9pt" style:font-size-complex="9pt" fo:language="pl" fo:country="PL"/>
    </style:style>
    <style:style style:name="P6" style:parent-style-name="NormalnyWeb" style:family="paragraph">
      <style:paragraph-properties fo:text-align="justify" fo:line-height="150%"/>
    </style:style>
    <style:style style:name="T7" style:parent-style-name="Domyślnaczcionkaakapitu" style:family="text">
      <style:text-properties fo:font-size="9pt" style:font-size-asian="9pt" style:font-size-complex="9pt" fo:language="pl" fo:country="PL"/>
    </style:style>
    <style:style style:name="T8" style:parent-style-name="Hiperłącze" style:family="text">
      <style:text-properties fo:font-size="9pt" style:font-size-asian="9pt" style:font-size-complex="9pt" fo:language="pl" fo:country="PL"/>
    </style:style>
    <style:style style:name="T9" style:parent-style-name="Hiperłącze" style:family="text">
      <style:text-properties fo:font-size="9pt" style:font-size-asian="9pt" style:font-size-complex="9pt" fo:language="pl" fo:country="PL"/>
    </style:style>
    <style:style style:name="T10" style:parent-style-name="Domyślnaczcionkaakapitu" style:family="text">
      <style:text-properties fo:font-size="9pt" style:font-size-asian="9pt" style:font-size-complex="9pt" fo:language="pl" fo:country="PL"/>
    </style:style>
    <style:style style:name="T11" style:parent-style-name="Domyślnaczcionkaakapitu" style:family="text">
      <style:text-properties fo:font-size="9pt" style:font-size-asian="9pt" style:font-size-complex="9pt" fo:language="pl" fo:country="PL"/>
    </style:style>
    <style:style style:name="P12" style:parent-style-name="NormalnyWeb" style:family="paragraph">
      <style:paragraph-properties fo:text-align="justify"/>
      <style:text-properties fo:font-size="9pt" style:font-size-asian="9pt" style:font-size-complex="9pt" fo:language="pl" fo:country="PL"/>
    </style:style>
    <style:style style:name="P13" style:parent-style-name="Normalny" style:family="paragraph">
      <style:text-properties fo:language="pl" fo:country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bookmark-start text:name="_Hlk2452114"/><text:span text:style-name="T2"><draw:frame draw:style-name="a0" draw:name="Obraz 1" text:anchor-type="as-char" svg:x="0in" svg:y="0in" svg:width="1.49418in" svg:height="1.42454in" style:rel-width="scale" style:rel-height="scale"><draw:image xlink:href="media/image1.jpeg" xlink:type="simple" xlink:show="embed" xlink:actuate="onLoad"/><svg:title/><svg:desc>C:\Users\e.gmurzynska\Pictures\CPA nowe.jpg</svg:desc></draw:frame></text:span></text:p>
      <text:p text:style-name="P3"><text:s/>Zapraszamy radców prawnych <text:s/>i aplikantów radcowskich do wzięcia udziału w rekrutacji <text:s/>do Centrum Prawa Amerykańskiego na WPiA UW <text:s/>w roku akademickim 2023/24</text:p>
      <text:p text:style-name="P4">Rekrutacja <text:s/>trwa do dnia<text:s/>1 października 2023. <text:s/></text:p>
      <text:p text:style-name="P5">Centrum Prawa Amerykańskiego już od 25 lat prowadzi ceniony przez prawników <text:s/>i kancelarie prawne program, w którym wybitni profesorowie z renomowanych, amerykańskich uczelni - Emory University School of Law oraz Georgia State University College of Law zapoznają uczestników z tematyką dot. prawa amerykańskiego w ramach zajęć dotyczących <text:s/>m.in. <text:s text:c="2"/>prawa konstytucyjnego, prawa rodzinnego, <text:s/>ADR, <text:s text:c="2"/>odpowiedzialności <text:s/>z czynów niedozwolonych, <text:s/>prawa spółek czy przygotowania <text:s/>opinii prawnych. W czasie dwusemestralnego programu uczestnicy biorą udział w ośmiu dwutygodniowych modułach obejmujących w sumie 180 godzin interaktywnych wykładów w języku angielskim. W tym roku dla radców prawnych i <text:s/>aplikantów radcowskich <text:s/>przewidziana jest specjalna<text:s/>zniżka. <text:s/></text:p>
      <text:p text:style-name="P6"><text:span text:style-name="T7">Zapraszamy do odwiedzenia naszej strony <text:s/></text:span><text:a xlink:href="http://www.cpa.uw.edu.pl" office:target-frame-name="_top" xlink:show="replace"><text:span text:style-name="T8">www.cpa.uw.edu.pl</text:span></text:a><text:span text:style-name="T9">,<text:s/></text:span><text:span text:style-name="T10"><text:s/>a także do kontaktu <text:s/>mailowego: cpa@wpia.uw.edu.pl, telefonicznego 22 552 59 20 <text:s/>lub <text:s/>bezpośredniego <text:s/>w biurze CPA na Wydziale Prawa i Adminis</text:span><text:span text:style-name="T11">tracji UW ul. Lipowa 4 pokój 2.5.<text:s/></text:span></text:p>
      <text:p text:style-name="P12"><text:s text:c="3"/><text:bookmark-end text:name="_Hlk2452114"/></text:p>
      <text:p text:style-name="P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language="en" fo:country="US" fo:hyphenate="false"/>
    </style:style>
    <style:style style:name="Domyślnaczcionkaakapitu" style:display-name="Domyślna czcionka akapitu" style:family="text"/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aa aaa</meta:initial-creator>
    <dc:creator>Ewa Gmurzyńska</dc:creator>
    <meta:creation-date>2023-09-05T17:36:00Z</meta:creation-date>
    <dc:date>2023-09-05T17:36:00Z</dc:date>
    <meta:template xlink:href="Normal" xlink:type="simple"/>
    <meta:editing-cycles>2</meta:editing-cycles>
    <meta:editing-duration>PT60S</meta:editing-duration>
    <meta:document-statistic meta:page-count="1" meta:paragraph-count="2" meta:word-count="178" meta:character-count="1246" meta:row-count="8" meta:non-whitespace-character-count="1070"/>
  </office:meta>
</office:document-meta>
</file>